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eb8d9de242169e66e7c0abbe0fbbdd0a.jpg"/>
  <manifest:file-entry manifest:media-type="image/jpeg" manifest:full-path="Pictures/739d332c02db79651fd1bc995e2c9aed.jpg"/>
  <manifest:file-entry manifest:media-type="image/jpeg" manifest:full-path="Pictures/527138ef57b3e4ec9544d2cd558a093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agebreak_after" style:family="paragraph" style:parent-style-name="">
      <style:paragraph-properties fo:break-after="pag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vservers"/><text:bookmark-start text:name="__RefHeading___technologia_serwerow_wirtualnych_1"/><text:bookmark-start text:name="technologia_serwerow_wirtualnych"/>Technologia serwerów wirtualnych<text:bookmark-end text:name="__RefHeading___technologia_serwerow_wirtualnych_1"/><text:bookmark-end text:name="technologia_serwerow_wirtualnych"/></text:h>
      <text:h text:style-name="Heading_20_3" text:outline-level="3"><text:bookmark-start text:name="__RefHeading___system_operacyjny_2"/><text:bookmark-start text:name="system_operacyjny"/>System operacyjny<text:bookmark-end text:name="__RefHeading___system_operacyjny_2"/><text:bookmark-end text:name="system_operacyjny"/></text:h>
      <text:list text:style-name="Numbering_20_1">
        <text:list-item>
          <text:p text:style-name="Text_20_body"> Hosty (maszyny fizyczne) implementują system Gentoo Linux.</text:p>
        </text:list-item>
        <text:list-item>
          <text:p text:style-name="Text_20_body"> Systemy goście mogą stosować dowolny system operacyjny dający się uruchomić w środowisku KVM.</text:p>
        </text:list-item>
        <text:list-item>
          <text:p text:style-name="Text_20_body"> W przypadkach powierzania nam opieki nad systemem gościa mocno rekomendujemy Gentoo Linux.</text:p>
        </text:list-item>
      </text:list>
      <text:h text:style-name="Heading_20_3" text:outline-level="3"><text:bookmark-start text:name="__RefHeading___technika_wirtualizacji_3"/><text:bookmark-start text:name="technika_wirtualizacji"/>Technika wirtualizacji<text:bookmark-end text:name="__RefHeading___technika_wirtualizacji_3"/><text:bookmark-end text:name="technika_wirtualizacji"/></text:h>
      <text:list text:style-name="Numbering_20_1">
        <text:list-item>
          <text:p text:style-name="Text_20_body"> Podstawowe rozwiązanie stanowi technologia <text:a xlink:type="simple" xlink:href="http://www.linux-kvm.org/">Linux KVM</text:a>. To najbardziej naturalna dla Linuksa technika zwielokrotnienia systemów operacyjnych na maszynie fizycznej.</text:p>
        </text:list-item>
        <text:list-item>
          <text:p text:style-name="Text_20_body"> Każdy system hosta jest zorganizowany przy użyciu biblioteki <text:a xlink:type="simple" xlink:href="http://http://libvirt.org/">LibVirt</text:a> i szeregu skryptów zarządzających.</text:p>
        </text:list-item>
        <text:list-item>
          <text:p text:style-name="Text_20_body"> W celu zapewnienia wysokiej wydajności stosujemy cały szereg technik usprawniających działanie jak na przykład:</text:p>
          <text:list text:style-name="Numbering_20_1">
            <text:list-item>
              <text:p text:style-name="Text_20_body"> sterowniki para-wirtualizacji dla interfejsów sieciowych i dysków twardych,</text:p>
            </text:list-item>
            <text:list-item>
              <text:p text:style-name="Text_20_body"> hugepages na hostach.</text:p>
            </text:list-item>
          </text:list>
        </text:list-item>
      </text:list>
      <text:h text:style-name="Heading_20_3" text:outline-level="3"><text:bookmark-start text:name="__RefHeading___dostep_zdalny_i_administracja_maszyna_4"/><text:bookmark-start text:name="dostep_zdalny_i_administracja_maszyna"/>Dostęp zdalny i administracja maszyną<text:bookmark-end text:name="__RefHeading___dostep_zdalny_i_administracja_maszyna_4"/><text:bookmark-end text:name="dostep_zdalny_i_administracja_maszyna"/></text:h>
      <text:list text:style-name="Numbering_20_1">
        <text:list-item>
          <text:p text:style-name="Text_20_body"> Nadrzędny, ponad systemem operacyjnym, poziom dostępu, czyli swoisty rodzaj ILO realizowany jest protokołem vnc. Dzieje się to przy użyciu oprogramowania <text:a xlink:type="simple" xlink:href="http://guac-dev.org/">Guacamole</text:a>. Wygląda podobnie do screenów przedstawionych niżej. Aplikacja zdalnego dostępu vnc działa w dowolnej przeglądarce. Vnc daje zdalny dostęp do konsoli systemu (symuluje fizyczny monitor i klawiaturę).</text:p>
        </text:list-item>
        <text:list-item>
          <text:p text:style-name="Text_20_body"> Gdy już mamy zainstalowany system operacyjny, wtedy możliwy jest dostęp dowolnym protokołem jaki udostępnimy na maszynie: ssh, ftp, http, imap, pop3, smtp itp.</text:p>
        </text:list-item>
        <text:list-item>
          <text:p text:style-name="Text_20_body"> Na specjalne życzenie możliwe jest zestawienie szyfrowanego bądź nieszyfrowanego tunelu do maszyny.</text:p>
        </text:list-item>
        <text:list-item>
          <text:p text:style-name="Text_20_body"> W przypadku systemu Gentoo Linux administrowanego przez nas udostępniamy użytkownikowi panele: <text:a xlink:type="simple" xlink:href="http://webmin.net/">Webmin oraz Usermin</text:a>.</text:p>
        </text:list-item>
      </text:list>
      <text:p text:style-name="Text_20_body"><draw:frame draw:style-name="" draw:name="" text:anchor-type="as-char" draw:z-index="0" svg:width="7.9375cm" svg:height="4.9741666666667cm"><draw:image xlink:href="Pictures/eb8d9de242169e66e7c0abbe0fbbdd0a.jpg" xlink:type="simple" xlink:show="embed" xlink:actuate="onLoad"/></draw:frame> <draw:frame draw:style-name="" draw:name="" text:anchor-type="as-char" draw:z-index="0" svg:width="7.9375cm" svg:height="4.9741666666667cm"><draw:image xlink:href="Pictures/739d332c02db79651fd1bc995e2c9aed.jpg" xlink:type="simple" xlink:show="embed" xlink:actuate="onLoad"/></draw:frame> <draw:frame draw:style-name="" draw:name="" text:anchor-type="as-char" draw:z-index="0" svg:width="7.9375cm" svg:height="4.9741666666667cm"><draw:image xlink:href="Pictures/527138ef57b3e4ec9544d2cd558a0930.jpg" xlink:type="simple" xlink:show="embed" xlink:actuate="onLoad"/></draw:frame></text:p>
      <text:h text:style-name="Heading_20_3" text:outline-level="3"><text:bookmark-start text:name="__RefHeading___pamiec_masowa_5"/><text:bookmark-start text:name="pamiec_masowa"/>Pamięć masowa<text:bookmark-end text:name="__RefHeading___pamiec_masowa_5"/><text:bookmark-end text:name="pamiec_masowa"/></text:h>
      <text:list text:style-name="Numbering_20_1">
        <text:list-item>
          <text:p text:style-name="Text_20_body"> Typowo maszyna wirtualna implementuje pojedyncze urządzenie (<text:a xlink:type="simple" xlink:href="http://ceph.com">Ceph Rados Block Device</text:a>) - urządzenie blokowe w rozproszonym systemie plików ze zwielokrotnianiem zapisu. To w pełni chmurowa filozofia storage.</text:p>
        </text:list-item>
        <text:list-item>
          <text:p text:style-name="Text_20_body"> W niektórych przypadkach (gdy wymagana jest wyjątkowo wysoka wydajność) można zastosować dyski SSD jako cache dla RBD.</text:p>
        </text:list-item>
        <text:list-item>
          <text:p text:style-name="Text_20_body"> Niektóre maszyny wirtualne implementują bardziej tradycyjne iSCSI + macierz RAID6.</text:p>
        </text:list-item>
        <text:list-item>
          <text:p text:style-name="Text_20_body"> Można też zastosować technologię RAID1 z dwóch niezależnych źródeł iSCSI lub dwóch klastrów CEPH.</text:p>
        </text:list-item>
      </text:list>
      <text:h text:style-name="Heading_20_3" text:outline-level="3"><text:bookmark-start text:name="__RefHeading___zasada_duplikacji_6"/><text:bookmark-start text:name="zasada_duplikacji"/>Zasada duplikacji<text:bookmark-end text:name="__RefHeading___zasada_duplikacji_6"/><text:bookmark-end text:name="zasada_duplikacji"/></text:h>
      <text:p text:style-name="Text_20_body">Cała infrastruktura obsługująca istnienie maszyn wirtualnych jest zwielokrotniona. Zasada duplikacji infrastruktury służy całkowitemu wyeliminowaniu pojedynczych punktów występowania awarii. To skutkuje bardzo wysoką dostępnością zbliżoną do 100%. Przerwy w pracy ograniczają się niemal wyłącznie do zaplanowanych z dużym wyprzedzeniem przerw konserwacyjnych. Dla przykładu stosujemy:</text:p>
      <text:list text:style-name="Numbering_20_1">
        <text:list-item>
          <text:p text:style-name="Text_20_body"> Minimum dwie maszyny fizyczne dedykowane dla każdego zestawu maszyn wirtualnych.</text:p>
        </text:list-item>
        <text:list-item>
          <text:p text:style-name="Text_20_body"> Dwa obwody zasilania dostarczone z zakładu energetycznego do datacenter.</text:p>
        </text:list-item>
        <text:list-item>
          <text:p text:style-name="Text_20_body"> Dwa systemy zasilania awaryjnego. Podwójne UPS. Podwójne siłownie telekomunikacyjne z bateriami akumulatorów. Podwójne agregaty prądotwórcze.</text:p>
        </text:list-item>
        <text:list-item>
          <text:p text:style-name="Text_20_body"> Podwójne szlaki przełączników przy każdej maszynie fizycznej.</text:p>
        </text:list-item>
        <text:list-item>
          <text:p text:style-name="Text_20_body"> Wszystkie urządzenia takie jak switche, routery i serwery posiadają podwójne zasilacze 230VAC lub 48VDC.</text:p>
        </text:list-item>
        <text:list-item>
          <text:p text:style-name="Text_20_body"> Podwójne routery bgp i routery brzegowe.</text:p>
        </text:list-item>
        <text:list-item>
          <text:p text:style-name="Text_20_body"> Minimum podwójne wyjścia transmisyjne na świat.</text:p>
        </text:list-item>
        <text:list-item>
          <text:p text:style-name="Text_20_body"> W niektórych rozwiązaniach są stosowane podwójne lokalizacje geograficzne datacenter.</text:p>
        </text:list-item>
      </text:list>
      <text:h text:style-name="Heading_20_3" text:outline-level="3"><text:bookmark-start text:name="__RefHeading___krotki_przeglad_stosowanego_preferowanego_oprogramowania_7"/><text:bookmark-start text:name="krotki_przeglad_stosowanego_preferowanego_oprogramowania"/>Krótki przegląd stosowanego (preferowanego) oprogramowania<text:bookmark-end text:name="__RefHeading___krotki_przeglad_stosowanego_preferowanego_oprogramowania_7"/><text:bookmark-end text:name="krotki_przeglad_stosowanego_preferowanego_oprogramowania"/></text:h>
      <text:list text:style-name="Numbering_20_1">
        <text:list-item>
          <text:p text:style-name="Text_20_body"> Gentoo Linux</text:p>
        </text:list-item>
        <text:list-item>
          <text:p text:style-name="Text_20_body"> Postfix, DoveCot, RoundCube.</text:p>
        </text:list-item>
        <text:list-item>
          <text:p text:style-name="Text_20_body"> Postgresql, Mysql.</text:p>
        </text:list-item>
        <text:list-item>
          <text:p text:style-name="Text_20_body"> Apache, Nginx.</text:p>
        </text:list-item>
      </text:list>
      <text:h text:style-name="Heading_20_3" text:outline-level="3"><text:bookmark-start text:name="__RefHeading___inne_udogodnienia_8"/><text:bookmark-start text:name="inne_udogodnienia"/>Inne udogodnienia<text:bookmark-end text:name="__RefHeading___inne_udogodnienia_8"/><text:bookmark-end text:name="inne_udogodnienia"/></text:h>
      <text:list text:style-name="Numbering_20_1">
        <text:list-item>
          <text:p text:style-name="Text_20_body"> Centralny serwer logów.</text:p>
        </text:list-item>
        <text:list-item>
          <text:p text:style-name="Text_20_body"> Własne repozytoria portage i distfiles dostępne przy użyciu NFS.</text:p>
        </text:list-item>
        <text:list-item>
          <text:p text:style-name="Text_20_body"> Archiwum historyczne portage dostępne przez NFS. Znakomicie ułatwia upgrade bardzo starych systemów.</text:p>
        </text:list-item>
        <text:list-item>
          <text:p text:style-name="Text_20_body"> Własne serwery DNS działające w oparciu o software <text:a xlink:type="simple" xlink:href="https://www.powerdns.com/">PowerDNS</text:a>. Zarządzanie domenami przez <text:a xlink:type="simple" xlink:href="http://www.poweradmin.org/">PowerAdmin</text:a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 1" style:family="paragraph" style:parent-style-name="Standard">
      <style:paragraph-properties fo:margin-left="1cm" fo:margin-right="0cm" fo:margin-top="0.25cm" fo:margin-bottom="0.25cm" fo:text-indent="0cm" style:auto-text-indent="false" fo:padding="0.049cm" fo:border-left="5pt solid #c0c0c0" fo:border-right="none" fo:border-top="none" fo:border-bottom="none"/>
    </style:style>
    <style:style style:name="Quotation 2" style:family="paragraph" style:parent-style-name="Standard">
      <style:paragraph-properties fo:margin-left="2cm" fo:margin-right="0cm" fo:margin-top="0.25cm" fo:margin-bottom="0.25cm" fo:text-indent="0cm" style:auto-text-indent="false" fo:padding="0.049cm" fo:border-left="5pt solid #9966cc" fo:border-right="none" fo:border-top="none" fo:border-bottom="none"/>
    </style:style>
    <style:style style:name="Quotation 3" style:family="paragraph" style:parent-style-name="Standard">
      <style:paragraph-properties fo:margin-left="3cm" fo:margin-right="0cm" fo:margin-top="0.25cm" fo:margin-bottom="0.25cm" fo:text-indent="0cm" style:auto-text-indent="false" fo:padding="0.049cm" fo:border-left="5pt solid #c5000b" fo:border-right="none" fo:border-top="none" fo:border-bottom="none"/>
    </style:style>
    <style:style style:name="Quotation 4" style:family="paragraph" style:parent-style-name="Standard">
      <style:paragraph-properties fo:margin-left="4cm" fo:margin-right="0cm" fo:margin-top="0.25cm" fo:margin-bottom="0.25cm" fo:text-indent="0cm" style:auto-text-indent="false" fo:padding="0.049cm" fo:border-left="5pt solid #579d1c" fo:border-right="none" fo:border-top="none" fo:border-bottom="none"/>
    </style:style>
    <style:style style:name="Quotation 5" style:family="paragraph" style:parent-style-name="Standard">
      <style:paragraph-properties fo:margin-left="5cm" fo:margin-right="0cm" fo:margin-top="0.25cm" fo:margin-bottom="0.25cm" fo:text-indent="0cm" style:auto-text-indent="false" fo:padding="0.049cm" fo:border-left="5pt solid #ff9966" fo:border-right="none" fo:border-top="none" fo:border-bottom="none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parent-style-name="Index" style:class="index" style:name="PluginODTAutoStyle_Paragraph_1" style:family="paragraph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parent-style-name="Index" style:class="index" style:name="PluginODTAutoStyle_Paragraph_2" style:family="paragraph">
      <style:paragraph-properties fo:margin-left=" 0.5cm" fo:margin-right="0cm" fo:text-indent="0cm" style:auto-text-indent="false">
        <style:tab-stops>
          <style:tab-stop style:position="16.5cm" style:type="right" style:leader-style="dotted" style:leader-text="."/>
        </style:tab-stops>
      </style:paragraph-properties>
    </style:style>
    <style:style style:parent-style-name="Index" style:class="index" style:name="PluginODTAutoStyle_Paragraph_3" style:family="paragraph">
      <style:paragraph-properties fo:margin-left=" 1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PluginODTAutoStyle_Text_4" style:family="text">
      <style:text-properties fo:color="#000000"/>
    </style:style>
    <style:style style:name="PluginODTAutoStyle_Text_5" style:family="text">
      <style:text-properties fo:color="#000000"/>
    </style:style>
    <style:style style:name="PluginODTAutoStyle_Text_6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agebreak_after" style:family="paragraph" style:parent-style-name="">
      <style:paragraph-properties fo:break-after="pag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vservers</dc:title>
  </office:meta>
</office:document-meta>
</file>