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plix"/><text:line-break/>
<text:span text:style-name="Strong_20_Emphasis">Sieci Blokowe</text:span><text:line-break/>
Budynek LIM<text:line-break/>
floor  1<text:line-break/>
room   01.31<text:line-break/>
rack   D2<text:line-break/>
switch Huawei<text:line-break/>
port   XGigabitEthernet0/x/x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plix</dc:title>
  </office:meta>
</office:document-meta>
</file>